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17e45515d7ee05df8e9c661dc9f669.png"/>
  <manifest:file-entry manifest:media-type="image/png" manifest:full-path="Pictures/25b7bdc2bd284d612b6059f022cd2dbb.png"/>
  <manifest:file-entry manifest:media-type="image/png" manifest:full-path="Pictures/574f38ced18e85b2356962ceb59728f6.png"/>
  <manifest:file-entry manifest:media-type="image/png" manifest:full-path="Pictures/372816af6aad9c5ab35e631589122d90.png"/>
  <manifest:file-entry manifest:media-type="image/png" manifest:full-path="Pictures/50066eb8a837531ed68945b569bda3fc.png"/>
  <manifest:file-entry manifest:media-type="image/png" manifest:full-path="Pictures/c7eb7e27be7fbe38f6a862b277e181aa.png"/>
  <manifest:file-entry manifest:media-type="image/png" manifest:full-path="Pictures/00f25047463926b8837fb1ecc7316409.png"/>
  <manifest:file-entry manifest:media-type="image/png" manifest:full-path="Pictures/3e66589f7f850643c09b497e76b4f4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esign:intro"/><text:bookmark-start text:name="__RefHeading___how_do_digital_signatures_work_1"/><text:bookmark-start text:name="how_do_digital_signatures_work"/>How do Digital Signatures work?<text:bookmark-end text:name="__RefHeading___how_do_digital_signatures_work_1"/><text:bookmark-end text:name="how_do_digital_signatures_work"/></text:h>
      <text:p text:style-name="Text_20_body">Digital Signatures are a clever approach of using complex mathematics in real life work</text:p>
      <text:p text:style-name="Text_20_body">Let‘s see how it works…</text:p>
      <text:h text:style-name="Heading_20_2" text:outline-level="2"><text:bookmark-start text:name="__RefHeading___setup_step_1genererate_your_own_key_2"/><text:bookmark-start text:name="setup_step_1genererate_your_own_key"/>Setup Step 1 : Genererate your own key<text:bookmark-end text:name="__RefHeading___setup_step_1genererate_your_own_key_2"/><text:bookmark-end text:name="setup_step_1genererate_your_own_key"/></text:h>
      <text:p text:style-name="Text_20_body">First you create a Key pair containing a Public Key and a Secret Key.</text:p>
      <text:p text:style-name="Text_20_body"><draw:frame draw:style-name="media" draw:name="0" text:anchor-type="as-char" draw:z-index="0" svg:width="5.2916666666667cm" style:rel-width="100%" svg:height="1.9579166666667cm" style:rel-height="scale"><draw:image xlink:href="Pictures/7517e45515d7ee05df8e9c661dc9f669.png" xlink:type="simple" xlink:show="embed" xlink:actuate="onLoad"/></draw:frame></text:p>
      <text:p text:style-name="Text_20_body">The access to your Secret Key is protected by a passphrase</text:p>
      <text:h text:style-name="Heading_20_2" text:outline-level="2"><text:bookmark-start text:name="__RefHeading___setup_step_2distribute_your_public_key_3"/><text:bookmark-start text:name="setup_step_2distribute_your_public_key"/>Setup Step 2 : Distribute your Public Key<text:bookmark-end text:name="__RefHeading___setup_step_2distribute_your_public_key_3"/><text:bookmark-end text:name="setup_step_2distribute_your_public_key"/></text:h>
      <text:p text:style-name="Text_20_body">Distribute your Public Key to other users</text:p>
      <text:p text:style-name="Text_20_body"><draw:frame draw:style-name="media" draw:name="1" text:anchor-type="as-char" draw:z-index="1" svg:width="5.2916666666667cm" style:rel-width="100%" svg:height="2.988499646143cm" style:rel-height="scale"><draw:image xlink:href="Pictures/25b7bdc2bd284d612b6059f022cd2dbb.png" xlink:type="simple" xlink:show="embed" xlink:actuate="onLoad"/></draw:frame></text:p>
      <text:h text:style-name="Heading_20_2" text:outline-level="2"><text:bookmark-start text:name="__RefHeading___maintenancestore_received_keys_4"/><text:bookmark-start text:name="maintenancestore_received_keys"/>Maintenance: Store received keys<text:bookmark-end text:name="__RefHeading___maintenancestore_received_keys_4"/><text:bookmark-end text:name="maintenancestore_received_keys"/></text:h>
      <text:p text:style-name="Text_20_body">The users add received Public Keys to their Public Key Ring</text:p>
      <text:p text:style-name="Text_20_body"><draw:frame draw:style-name="media" draw:name="2" text:anchor-type="as-char" draw:z-index="2" svg:width="11.350625cm" svg:height="2.2225cm"><draw:image xlink:href="Pictures/574f38ced18e85b2356962ceb59728f6.png" xlink:type="simple" xlink:show="embed" xlink:actuate="onLoad"/></draw:frame></text:p>
      <text:h text:style-name="Heading_20_2" text:outline-level="2"><text:bookmark-start text:name="__RefHeading___maintenanceverify_received_keys_5"/><text:bookmark-start text:name="maintenanceverify_received_keys"/>Maintenance: Verify received Keys<text:bookmark-end text:name="__RefHeading___maintenanceverify_received_keys_5"/><text:bookmark-end text:name="maintenanceverify_received_keys"/></text:h>
      <text:p text:style-name="Text_20_body">The other users verify your Public Key with your Key Certificate</text:p>
      <text:p text:style-name="Text_20_body"><draw:frame draw:style-name="media" draw:name="3" text:anchor-type="as-char" draw:z-index="3" svg:width="13.573125cm" svg:height="2.0372916666667cm"><draw:image xlink:href="Pictures/372816af6aad9c5ab35e631589122d90.png" xlink:type="simple" xlink:show="embed" xlink:actuate="onLoad"/></draw:frame></text:p>
      <text:p text:style-name="Text_20_body">If it matches, they sign your key as valid</text:p>
      <text:h text:style-name="Heading_20_2" text:outline-level="2"><text:bookmark-start text:name="__RefHeading___creating_a_digital_signature_6"/><text:bookmark-start text:name="creating_a_digital_signature"/>Creating a Digital Signature<text:bookmark-end text:name="__RefHeading___creating_a_digital_signature_6"/><text:bookmark-end text:name="creating_a_digital_signature"/></text:h>
      <text:p text:style-name="Text_20_body">To sign a file, first the checksum of the file is calculated</text:p>
      <text:p text:style-name="Text_20_body"><draw:frame draw:style-name="media" draw:name="4" text:anchor-type="as-char" draw:z-index="4" svg:width="3.96875cm" style:rel-width="100%" svg:height="3.5851533457249cm" style:rel-height="scale"><draw:image xlink:href="Pictures/50066eb8a837531ed68945b569bda3fc.png" xlink:type="simple" xlink:show="embed" xlink:actuate="onLoad"/></draw:frame></text:p>
      <text:p text:style-name="Text_20_body">Then you create a Signature out of your Secret Key and the file checksum</text:p>
      <text:p text:style-name="Text_20_body"><draw:frame draw:style-name="media" draw:name="5" text:anchor-type="as-char" draw:z-index="5" svg:width="5.2916666666667cm" style:rel-width="100%" svg:height="7.7380653266332cm" style:rel-height="scale"><draw:image xlink:href="Pictures/c7eb7e27be7fbe38f6a862b277e181aa.png" xlink:type="simple" xlink:show="embed" xlink:actuate="onLoad"/></draw:frame></text:p>
      <text:h text:style-name="Heading_20_2" text:outline-level="2"><text:bookmark-start text:name="__RefHeading___distributing_a_digital_signature_7"/><text:bookmark-start text:name="distributing_a_digital_signature"/>Distributing a Digital Signature<text:bookmark-end text:name="__RefHeading___distributing_a_digital_signature_7"/><text:bookmark-end text:name="distributing_a_digital_signature"/></text:h>
      <text:p text:style-name="Text_20_body">Distribute the Signature to whoever needs it</text:p>
      <text:p text:style-name="Text_20_body"><draw:frame draw:style-name="media" draw:name="6" text:anchor-type="as-char" draw:z-index="6" svg:width="5.2916666666667cm" style:rel-width="100%" svg:height="2.379942339374cm" style:rel-height="scale"><draw:image xlink:href="Pictures/00f25047463926b8837fb1ecc7316409.png" xlink:type="simple" xlink:show="embed" xlink:actuate="onLoad"/></draw:frame></text:p>
      <text:h text:style-name="Heading_20_2" text:outline-level="2"><text:bookmark-start text:name="__RefHeading___verifying_a_digital_signature_8"/><text:bookmark-start text:name="verifying_a_digital_signature"/>Verifying a Digital Signature<text:bookmark-end text:name="__RefHeading___verifying_a_digital_signature_8"/><text:bookmark-end text:name="verifying_a_digital_signature"/></text:h>
      <text:p text:style-name="Text_20_body">The other users validate the Signature by compare it to the file checksum of their local file and your Public Key stored in their Public Keyring</text:p>
      <text:p text:style-name="Text_20_body"><draw:frame draw:style-name="media" draw:name="7" text:anchor-type="as-char" draw:z-index="7" svg:width="5.2916666666667cm" style:rel-width="100%" svg:height="4.0980576441103cm" style:rel-height="scale"><draw:image xlink:href="Pictures/3e66589f7f850643c09b497e76b4f46c.png" xlink:type="simple" xlink:show="embed" xlink:actuate="onLoad"/></draw:frame></text:p>
      <text:p text:style-name="Text_20_body">Only if both matches, the Signature is vali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9::02:36</meta:creation-date>
    <dc:creator>Generated</dc:creator>
    <dc:date>2026-09-09T19::02:36</dc:date>
    <dc:language>en-US</dc:language>
    <meta:editing-cycles>1</meta:editing-cycles>
    <meta:editing-duration>PT0S</meta:editing-duration>
    <dc:title>thesign:intro</dc:title>
  </office:meta>
</office:document-meta>
</file>