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b87dd37ba96fc9218e088b449b93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4.7625cm" style:rel-width="100%" svg:height="4.7625cm" style:rel-height="scale"><draw:image xlink:href="Pictures/b3b87dd37ba96fc9218e088b449b9321.png" xlink:type="simple" xlink:show="embed" xlink:actuate="onLoad"/></draw:frame></text:p>
      <text:h text:style-name="Heading_20_1" text:outline-level="1"><text:bookmark text:name="thesign:index"/><text:bookmark-start text:name="__RefHeading___welcome_to_thesign_1"/><text:bookmark-start text:name="welcome_to_thesign"/>Welcome to TheSign<text:bookmark-end text:name="__RefHeading___welcome_to_thesign_1"/><text:bookmark-end text:name="welcome_to_thesign"/></text:h>
      <text:h text:style-name="Heading_20_2" text:outline-level="2"><text:bookmark-start text:name="__RefHeading___the_advantage_of_signing_documents_digitally_2"/><text:bookmark-start text:name="the_advantage_of_signing_documents_digitally"/>The Advantage of Signing Documents Digitally<text:bookmark-end text:name="__RefHeading___the_advantage_of_signing_documents_digitally_2"/><text:bookmark-end text:name="the_advantage_of_signing_documents_digitally"/></text:h>
      <text:p text:style-name="Text_20_body">TheSign is made for just one intention: To digitally sign documents and send them via email instead of the old fashioned way of carrying paper hard copies back and forward to all the relevant approved signatories.</text:p>
      <text:list text:style-name="List_20_1" text:continue-numbering="false">
        <text:list-item>
          <text:p text:style-name="List_20_1_Content_First"> It reduces turnaround times from days down to minutes</text:p>
        </text:list-item>
        <text:list-item>
          <text:p text:style-name="List_20_1_Content"> signatures can be digitally stored and distributed </text:p>
        </text:list-item>
        <text:list-item>
          <text:p text:style-name="List_20_1_Content"> documents can be signed  by many persons simultaneously</text:p>
        </text:list-item>
        <text:list-item>
          <text:p text:style-name="List_20_1_Content_Last"> piles of documents can be crosschecked for signature completeness automatically</text:p>
        </text:list-item>
      </text:list>
      <text:h text:style-name="Heading_20_2" text:outline-level="2"><text:bookmark-start text:name="__RefHeading___thesign_key_characteristics_3"/><text:bookmark-start text:name="thesign_key_characteristics"/>TheSign Key Characteristics<text:bookmark-end text:name="__RefHeading___thesign_key_characteristics_3"/><text:bookmark-end text:name="thesign_key_characteristics"/></text:h>
      <text:list text:style-name="List_20_1" text:continue-numbering="false">
        <text:list-item>
          <text:p text:style-name="List_20_1_Content_First"> It's works seamless together with Outlook®, so it takes just 2 mouse clicks to sign a document and reply the signature back to the requester</text:p>
        </text:list-item>
        <text:list-item>
          <text:p text:style-name="List_20_1_Content"> It uses the worldwide proven standard <text:a xlink:type="simple" xlink:href="http://www.gnupg.org/" text:style-name="Internet_20_link" text:visited-style-name="Visited_20_Internet_20_Link">GPG</text:a> as back end</text:p>
        </text:list-item>
        <text:list-item>
          <text:p text:style-name="List_20_1_Content_Last"> It's released under the <text:a xlink:type="simple" xlink:href="http://www.gnu.org/licenses/gpl.html" text:style-name="Internet_20_link" text:visited-style-name="Visited_20_Internet_20_Link">GPL</text:a>, so it's free to use for everyone</text:p>
        </text:list-item>
      </text:list>
      <text:h text:style-name="Heading_20_2" text:outline-level="2"><text:bookmark-start text:name="__RefHeading___how_does_all_this_work_4"/><text:bookmark-start text:name="how_does_all_this_work"/>How does all this work?<text:bookmark-end text:name="__RefHeading___how_does_all_this_work_4"/><text:bookmark-end text:name="how_does_all_this_work"/></text:h>
      <text:p text:style-name="Text_20_body">To find out how all this works, have a look into <text:a xlink:type="simple" xlink:href="http://koehlers.de/wiki/doku.php?id=thesign:intro" text:style-name="Internet_20_link" text:visited-style-name="Visited_20_Internet_20_Link">"How do Digital Signatures work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7::42:22</meta:creation-date>
    <dc:creator>Generated</dc:creator>
    <dc:date>2026-09-08T17::42:22</dc:date>
    <dc:language>en-US</dc:language>
    <meta:editing-cycles>1</meta:editing-cycles>
    <meta:editing-duration>PT0S</meta:editing-duration>
    <dc:title>thesign:index</dc:title>
  </office:meta>
</office:document-meta>
</file>