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fbbecd05fafaedd11d50efa1a28747f.png"/>
  <manifest:file-entry manifest:media-type="image/png" manifest:full-path="Pictures/ded3dbf48c32a5b567032a4b3e8e90f1.png"/>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c:shojikido:public:klobs"/><text:bookmark-start text:name="__RefHeading___die_shojikido-_mitgliederkarte_1"/><text:bookmark-start text:name="die_shojikido-_mitgliederkarte"/>Die Shojikido- Mitgliederkarte<text:bookmark-end text:name="__RefHeading___die_shojikido-_mitgliederkarte_1"/><text:bookmark-end text:name="die_shojikido-_mitgliederkarte"/></text:h>
      <text:p text:style-name="Text_20_body">Die Karte hilft uns  zuerst einmal, schneller und sicherer als mit normalen Strichlisten die Anwesenheiten festzuhalten, die wir an den Verein melden müssen, weil daraus die gesamte Verteilung der Hallennutzungszeiten in Brake bestimmt wird. Außerdem halten wir so auch fest, welche Trainingseinheiten gegeben wurden, um so für den Einzelnen und insgesamt die Inhalte zu optimieren.</text:p>
      <text:h text:style-name="Heading_20_2" text:outline-level="2"><text:bookmark-start text:name="__RefHeading___die_karte_zum_selbermachen_2"/><text:bookmark-start text:name="die_karte_zum_selbermachen"/>Die Karte zum Selbermachen<text:bookmark-end text:name="__RefHeading___die_karte_zum_selbermachen_2"/><text:bookmark-end text:name="die_karte_zum_selbermachen"/></text:h>
      <text:p text:style-name="Text_20_body">Bislang hatten wir extra Karten, die aufwendig beschriftet werden mußten und die spezielle Lesegeräte erforderten.</text:p>
      <text:p text:style-name="Text_20_body">Glücklicherweise ist die Technik mittlerweile soweit, daß die heutzutage in den Notebooks eingebauten Kameras auch Barcodes lesen können, was die Herstellung der Karten drastisch vereinfacht:</text:p>
      <text:p text:style-name="Text_20_body">Wenn man als gültiges Mitglied in der Shojikido- Sparte eingetragen ist, genügt ein einfacher Klick auf <text:a xlink:type="simple" xlink:href="http://mitglieder.shojikido.de/adm_program/modules/kobs/docard.php" text:style-name="Internet_20_link" text:visited-style-name="Visited_20_Internet_20_Link">Mitgliedskarte selber drucken</text:a>, und man bekommt eine PDF- Datei zum Download.</text:p>
      <text:p text:style-name="Text_20_body">Diese druckt man bloß noch aus, schneidet die Mitgliedskarte aus, faltet sie einmal in der Mitte und Fertig!</text:p>
      <text:p text:style-name="Text_20_body">Auf der Rückseite jeder Karte ist dann der persönliche sog. QR-Code. Der sieht ungefähr so aus</text:p>
      <text:p text:style-name="Text_20_body"><draw:frame draw:style-name="mediacenter" draw:name="0" text:anchor-type="paragraph" draw:z-index="0" svg:width="2.6458333333333cm" style:rel-width="100%" svg:height="2.6458333333333cm" style:rel-height="scale"><draw:image xlink:href="Pictures/2fbbecd05fafaedd11d50efa1a28747f.png" xlink:type="simple" xlink:show="embed" xlink:actuate="onLoad"/></draw:frame></text:p>
      <text:p text:style-name="Text_20_body">und wird dann bloß noch beim Training vor die Kamera gehalten.</text:p>
      <text:h text:style-name="Heading_20_2" text:outline-level="2"><text:bookmark-start text:name="__RefHeading___um_eure_eigene_karte_zum_ausdrucken_zu_bekommen_klickt_einfach_auf_das_kartenbild_hier_unten_3"/><text:bookmark-start text:name="um_eure_eigene_karte_zum_ausdrucken_zu_bekommen_klickt_einfach_auf_das_kartenbild_hier_unten"/>Um Eure eigene Karte zum Ausdrucken zu bekommen, klickt einfach auf das Kartenbild hier unten:<text:bookmark-end text:name="__RefHeading___um_eure_eigene_karte_zum_ausdrucken_zu_bekommen_klickt_einfach_auf_das_kartenbild_hier_unten_3"/><text:bookmark-end text:name="um_eure_eigene_karte_zum_ausdrucken_zu_bekommen_klickt_einfach_auf_das_kartenbild_hier_unten"/></text:h>
      <text:p text:style-name="Text_20_body"><draw:a xlink:type="simple" xlink:href="http://mitglieder.shojikido.de/adm_program/modules/kobs/docard.php"><draw:frame draw:style-name="mediacenter" draw:name="1" text:anchor-type="paragraph" draw:z-index="1" svg:width="5.2916666666667cm" style:rel-width="100%" svg:height="3.3513888888889cm" style:rel-height="scale"><draw:image xlink:href="Pictures/ded3dbf48c32a5b567032a4b3e8e90f1.png" xlink:type="simple" xlink:show="embed" xlink:actuate="onLoad"/></draw:frame></draw:a></text:p>
      <text:h text:style-name="Heading_20_2" text:outline-level="2"><text:bookmark-start text:name="__RefHeading___in_eigener_sache_4"/><text:bookmark-start text:name="in_eigener_sache"/>In eigener Sache<text:bookmark-end text:name="__RefHeading___in_eigener_sache_4"/><text:bookmark-end text:name="in_eigener_sache"/></text:h>
      <text:p text:style-name="Text_20_body">Die ganze Kartenlesersoftware <text:a xlink:type="simple" xlink:href="http://code.google.com/p/kobs" text:style-name="Internet_20_link" text:visited-style-name="Visited_20_Internet_20_Link">KLOBS</text:a> ist OpenSource und unsere eigene Entwicklung. Wenn also jemand von Euch von Berufs wegen Java programmieren kann und an der Software mitmachen möchte, wir freuen uns um jede Hilfe <draw:frame draw:style-name="media" draw:name="2" text:anchor-type="as-char" draw:z-index="2" svg:width="" svg:rel-width="100%" svg:height="0cm"><draw:image xlink:href="Pictures/23a06f35d543081efd0f3bc0dafd016b.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8::24:18</meta:creation-date>
    <dc:creator>Generated</dc:creator>
    <dc:date>2026-09-07T18::24:18</dc:date>
    <dc:language>en-US</dc:language>
    <meta:editing-cycles>1</meta:editing-cycles>
    <meta:editing-duration>PT0S</meta:editing-duration>
    <dc:title>misc:shojikido:public:klobs</dc:title>
  </office:meta>
</office:document-meta>
</file>