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sc:shojikido:public:katas"/><text:bookmark-start text:name="__RefHeading___die_katas_1"/><text:bookmark-start text:name="die_katas"/>Die Katas<text:bookmark-end text:name="__RefHeading___die_katas_1"/><text:bookmark-end text:name="die_kata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Kata  </text:p>
          </table:table-cell>
          <table:table-cell office:value-type="string" table:style-name="tableheader">
            <text:p text:style-name="Table_20_Heading"> Gedächtnisstütze  </text:p>
          </table:table-cell>
        </table:table-row>
        <table:table-row>
          <table:table-cell office:value-type="string" table:style-name="tablecell">
            <text:p text:style-name="tablealignleft"> Tai -  Ich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eian -  Shodan </text:p>
          </table:table-cell>
          <table:table-cell office:value-type="string" table:style-name="tablecell">
            <text:p text:style-name="tablealignleft"> Mit Katzenfuss &amp; Drehschlag, Age- Uke, Schodu- Uke  </text:p>
          </table:table-cell>
        </table:table-row>
        <table:table-row>
          <table:table-cell office:value-type="string" table:style-name="tablecell">
            <text:p text:style-name="tablealignleft"> Heian -  Nidan  </text:p>
          </table:table-cell>
          <table:table-cell office:value-type="string" table:style-name="tablecell">
            <text:p text:style-name="tablealignleft"> Mit Faust- Winkel, Tritt nach hinten </text:p>
          </table:table-cell>
        </table:table-row>
        <table:table-row>
          <table:table-cell office:value-type="string" table:style-name="tablecell">
            <text:p text:style-name="tablealignleft"> Heian -  Sanda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eian -  Yonda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eian -  Godan 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23::39:37</meta:creation-date>
    <dc:creator>Generated</dc:creator>
    <dc:date>2026-08-20T23::39:37</dc:date>
    <dc:language>en-US</dc:language>
    <meta:editing-cycles>1</meta:editing-cycles>
    <meta:editing-duration>PT0S</meta:editing-duration>
    <dc:title>misc:shojikido:public:katas</dc:title>
  </office:meta>
</office:document-meta>
</file>